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23cm"/>
    </style:style>
    <style:style style:name="co2" style:family="table-column">
      <style:table-column-properties fo:break-before="auto" style:column-width="9.31333333333333cm"/>
    </style:style>
    <style:style style:name="co3" style:family="table-column">
      <style:table-column-properties fo:break-before="auto" style:column-width="4.08516666666667cm"/>
    </style:style>
    <style:style style:name="co4" style:family="table-column">
      <style:table-column-properties fo:break-before="auto" style:column-width="4.40266666666667cm"/>
    </style:style>
    <style:style style:name="co5" style:family="table-column">
      <style:table-column-properties fo:break-before="auto" style:column-width="1.67216666666667cm"/>
    </style:style>
    <style:style style:name="co6" style:family="table-column">
      <style:table-column-properties fo:break-before="auto" style:column-width="1.56633333333333cm" style:use-optimal-column-width="true"/>
    </style:style>
    <style:style style:name="co7" style:family="table-column">
      <style:table-column-properties fo:break-before="auto" style:column-width="1.143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5.2pt" style:use-optimal-row-height="fals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81pt" style:use-optimal-row-height="true" fo:break-before="auto"/>
    </style:style>
    <style:style style:name="ro5" style:family="table-row">
      <style:table-row-properties style:row-height="64.8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 draw:fill="none" draw:stroke="none"/>
    </style:style>
    <style:style style:family="graphic" style:name="a1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7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20">
            <text:p>各獎項獲獎名單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5">
            <text:p>獎項</text:p>
          </table:table-cell>
          <table:table-cell office:value-type="string" table:style-name="ce11">
            <text:p>學校名稱</text:p>
          </table:table-cell>
          <table:table-cell office:value-type="string" table:style-name="ce5">
            <text:p>職稱</text:p>
          </table:table-cell>
          <table:table-cell office:value-type="string" table:style-name="ce5">
            <text:p>姓名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師鐸獎</text:p>
          </table:table-cell>
          <table:table-cell office:value-type="string" table:style-name="ce5">
            <text:p>彰化縣立員林國民中學</text:p>
          </table:table-cell>
          <table:table-cell office:value-type="string" table:style-name="ce6">
            <text:p>校長</text:p>
          </table:table-cell>
          <table:table-cell office:value-type="string" table:style-name="ce5">
            <text:p>劉仁傑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師鐸獎</text:p>
          </table:table-cell>
          <table:table-cell office:value-type="string" table:style-name="ce18">
            <text:p>福興鄉管嶼國民小學</text:p>
          </table:table-cell>
          <table:table-cell office:value-type="string" table:style-name="ce19">
            <text:p>教師</text:p>
          </table:table-cell>
          <table:table-cell office:value-type="string" table:style-name="ce19">
            <text:p>刁明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彰化縣立陽明國民中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林清芳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【40年】資深優良教師</text:p>
          </table:table-cell>
          <table:table-cell office:value-type="string" table:style-name="ce13">
            <text:p>彰化巿南郭國民小學</text:p>
          </table:table-cell>
          <table:table-cell office:value-type="string" table:style-name="ce13">
            <text:p>校長</text:p>
          </table:table-cell>
          <table:table-cell office:value-type="string" table:style-name="ce13">
            <text:p>王春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鹿港鎮鹿港國民小學</text:p>
          </table:table-cell>
          <table:table-cell office:value-type="string" table:style-name="ce13">
            <text:p>校長</text:p>
          </table:table-cell>
          <table:table-cell office:value-type="string" table:style-name="ce13">
            <text:p>龍東湖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社頭鄉社頭國民小學</text:p>
          </table:table-cell>
          <table:table-cell office:value-type="string" table:style-name="ce13">
            <text:p>校長</text:p>
          </table:table-cell>
          <table:table-cell office:value-type="string" table:style-name="ce13">
            <text:p>吳明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彰化巿泰和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陳奇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彰化巿大竹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侯毅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彰化巿忠孝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楊儒鏗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彰化巿大成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梁嘉茜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【40年】資深優良教師</text:p>
          </table:table-cell>
          <table:table-cell office:value-type="string" table:style-name="ce13">
            <text:p>彰化巿大成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許培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鹿港鎮草港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陳永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員林巿靜修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蘇沛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北斗鎮萬來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鄭文帆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二林鎮中正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洪清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40年】資深優良教師</text:p>
          </table:table-cell>
          <table:table-cell office:value-type="string" table:style-name="ce13">
            <text:p>二林鎮新生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洪明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教育奉獻獎</text:p>
          </table:table-cell>
          <table:table-cell office:value-type="string" table:style-name="ce9">
            <text:p>鹿港鎮文開國民小學</text:p>
          </table:table-cell>
          <table:table-cell office:value-type="string" table:style-name="ce5">
            <text:p>退休校長</text:p>
          </table:table-cell>
          <table:table-cell office:value-type="string" table:style-name="ce9">
            <text:p>黃坤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杏壇芬芳獎-個人組</text:p>
          </table:table-cell>
          <table:table-cell office:value-type="string" table:style-name="ce8">
            <text:p>彰化縣立花壇國民中學</text:p>
          </table:table-cell>
          <table:table-cell office:value-type="string" table:style-name="ce8">
            <text:p>教師</text:p>
          </table:table-cell>
          <table:table-cell office:value-type="string" table:style-name="ce12">
            <text:p>黃麗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杏壇芬芳獎-個人組</text:p>
          </table:table-cell>
          <table:table-cell office:value-type="string" table:style-name="ce8">
            <text:p>彰化市大成國民小學</text:p>
          </table:table-cell>
          <table:table-cell office:value-type="string" table:style-name="ce8">
            <text:p>教師</text:p>
          </table:table-cell>
          <table:table-cell office:value-type="string" table:style-name="ce12">
            <text:p>黃俊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杏壇芬芳獎-個人組</text:p>
          </table:table-cell>
          <table:table-cell office:value-type="string" table:style-name="ce8">
            <text:p>永靖鄉永興國民小學</text:p>
          </table:table-cell>
          <table:table-cell office:value-type="string" table:style-name="ce8">
            <text:p>校長</text:p>
          </table:table-cell>
          <table:table-cell office:value-type="string" table:style-name="ce12">
            <text:p>吳寶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杏壇芬芳獎-個人組</text:p>
          </table:table-cell>
          <table:table-cell office:value-type="string" table:style-name="ce8">
            <text:p>田中鎮內安國民小學</text:p>
          </table:table-cell>
          <table:table-cell office:value-type="string" table:style-name="ce8">
            <text:p>教育志工</text:p>
          </table:table-cell>
          <table:table-cell office:value-type="string" table:style-name="ce12">
            <text:p>鄭淑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金質獎</text:p>
          </table:table-cell>
          <table:table-cell office:value-type="string" table:style-name="ce8">
            <text:p>永靖鄉永興國民小學</text:p>
          </table:table-cell>
          <table:table-cell office:value-type="string" table:style-name="ce8">
            <text:p>教師</text:p>
          </table:table-cell>
          <table:table-cell office:value-type="string" table:style-name="ce8">
            <text:p>傅靜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金質獎</text:p>
          </table:table-cell>
          <table:table-cell office:value-type="string" table:style-name="ce8">
            <text:p>彰化縣立成功高級中學</text:p>
          </table:table-cell>
          <table:table-cell office:value-type="string" table:style-name="ce8">
            <text:p>教師</text:p>
          </table:table-cell>
          <table:table-cell office:value-type="string" table:style-name="ce8">
            <text:p>楊浚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金質獎</text:p>
          </table:table-cell>
          <table:table-cell office:value-type="string" table:style-name="ce8">
            <text:p>彰化市大成國民小學</text:p>
          </table:table-cell>
          <table:table-cell office:value-type="string" table:style-name="ce6">
            <text:p>教師</text:p>
          </table:table-cell>
          <table:table-cell office:value-type="string" table:style-name="ce5">
            <text:p>陳依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金質獎</text:p>
          </table:table-cell>
          <table:table-cell office:value-type="string" table:style-name="ce13">
            <text:p>鹿港鎮草港國民小學</text:p>
          </table:table-cell>
          <table:table-cell office:value-type="string" table:style-name="ce13">
            <text:p>教師</text:p>
          </table:table-cell>
          <table:table-cell office:value-type="string" table:style-name="ce13">
            <text:p>陳永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金質獎</text:p>
          </table:table-cell>
          <table:table-cell office:value-type="string" table:style-name="ce15">
            <text:p>大村鄉大村國民小學</text:p>
          </table:table-cell>
          <table:table-cell office:value-type="string" table:style-name="ce13">
            <text:p>教師</text:p>
          </table:table-cell>
          <table:table-cell office:value-type="string" table:style-name="ce5">
            <text:p>江曉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金質獎</text:p>
          </table:table-cell>
          <table:table-cell office:value-type="string" table:style-name="ce15">
            <text:p>員林巿靜修國民小學</text:p>
          </table:table-cell>
          <table:table-cell office:value-type="string" table:style-name="ce13">
            <text:p>教師</text:p>
          </table:table-cell>
          <table:table-cell office:value-type="string" table:style-name="ce5">
            <text:p>劉譯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14">
            <text:p>彰化縣立彰化藝術高級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蔡沐恒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15">
            <text:p>彰化縣立彰德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楊勝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6">
            <text:p>彰化市大竹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黃怡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6">
            <text:p>彰化縣立鹿鳴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蕭惠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6">
            <text:p>社頭鄉橋頭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謝宏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6">
            <text:p>北斗鎮萬來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廖詩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6">
            <text:p>大村鄉村上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謝家豪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銀質獎</text:p>
          </table:table-cell>
          <table:table-cell office:value-type="string" table:style-name="ce6">
            <text:p>員林巿僑信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鄒世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鹿港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倪美瑗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伸港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王錦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溪洲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邱曉韻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田中高級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葉奕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彰興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胡瑜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彰興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黃正誼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秀水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馮瑞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彰泰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許恩綾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芳苑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蕭勝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社頭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陳文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竹塘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蔡瓊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縣立花壇國民中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許國書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福興鄉文昌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蔡識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員林巿僑信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林宗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市忠孝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彭竹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市南郭國民小學</text:p>
          </table:table-cell>
          <table:table-cell office:value-type="string" table:style-name="ce18">
            <text:p>教師</text:p>
          </table:table-cell>
          <table:table-cell office:value-type="string" table:style-name="ce6">
            <text:p>周聖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彰化市南興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陳月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永靖鄉永靖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張育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田中鎮三潭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蔡淑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5">
            <text:p>溪湖鎮湖北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楊琇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鹿港鎮鹿港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黃培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埤頭鄉合興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陳瑩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秀水鄉明正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邵宜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和美鎮和美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陳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溪州鄉僑義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陳居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和美鎮培英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王政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溪湖鎮湖南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許俐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花壇鄉三春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施麗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田尾鄉田尾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朱<text:span text:style-name="T4">浚</text:span>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永靖鄉德興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謝璧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花壇鄉白沙國民小學</text:p>
          </table:table-cell>
          <table:table-cell office:value-type="string" table:style-name="ce18">
            <text:p>教師</text:p>
          </table:table-cell>
          <table:table-cell office:value-type="string" table:style-name="ce6">
            <text:p>吳昭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員林巿員林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施勝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芳苑鄉王功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洪瑞鴻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埔鹽鄉埔鹽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鍾孟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社頭鄉社頭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石有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鹿港鎮鹿東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陳柏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芬園鄉寶山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林根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特殊優良教師銅質獎</text:p>
          </table:table-cell>
          <table:table-cell office:value-type="string" table:style-name="ce6">
            <text:p>埔鹽鄉大園國民小學</text:p>
          </table:table-cell>
          <table:table-cell office:value-type="string" table:style-name="ce18">
            <text:p>教師</text:p>
          </table:table-cell>
          <table:table-cell office:value-type="string" table:style-name="ce5">
            <text:p>莊建楹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洪世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陳培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蔡榮欽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李亞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校長</text:p>
          </table:table-cell>
          <table:table-cell office:value-type="string" table:style-name="ce14">
            <text:p>徐進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王育函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周佳慧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林詠茹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常方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陳俊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陳建霖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楊美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蔡昀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陽明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太元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陽明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弼雄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陽明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意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彰安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施榮鍾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彰安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燕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彰德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怡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彰德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藍惠馨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玥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彰興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孟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彰泰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巫勝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彰泰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慧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彰泰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秀麗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彰泰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董皓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彰泰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燕瑾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彰泰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素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信義國民中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春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信義國民中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俊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芬園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麗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花壇國民中學</text:p>
          </table:table-cell>
          <table:table-cell office:value-type="string" table:style-name="ce15">
            <text:p>教師</text:p>
          </table:table-cell>
          <table:table-cell office:value-type="string" table:style-name="ce16">
            <text:p>蕭慧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花壇國民中學</text:p>
          </table:table-cell>
          <table:table-cell office:value-type="string" table:style-name="ce15">
            <text:p>教師</text:p>
          </table:table-cell>
          <table:table-cell office:value-type="string" table:style-name="ce16">
            <text:p>邱琬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秀水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郭惠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秀水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啓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秀水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葉淑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秀水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徐惠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鹿港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純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鹿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葉嬰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鹿港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明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鹿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靜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鹿港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瀞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鹿鳴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獻賓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福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緗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福興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立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和群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菁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伸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聰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伸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瑞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員林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仇惟善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員林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邱時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員林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麗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員林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蔭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員林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珍珍</text:p>
            <text:p/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明倫國民中學</text:p>
          </table:table-cell>
          <table:table-cell office:value-type="string" table:style-name="ce16">
            <text:p>校長</text:p>
          </table:table-cell>
          <table:table-cell office:value-type="string" table:style-name="ce16">
            <text:p>鄭宇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明倫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江明熹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景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余展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凃怡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仁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志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香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大村國民中學</text:p>
          </table:table-cell>
          <table:table-cell office:value-type="string" table:style-name="ce16">
            <text:p>校長</text:p>
          </table:table-cell>
          <table:table-cell office:value-type="string" table:style-name="ce16">
            <text:p>賴良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永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靜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永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古進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永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石慶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永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蔡雪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永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鄭欣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永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賴志泓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永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凃文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埔心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世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溪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呂蕙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溪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信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溪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美蘭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溪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康耀庭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社頭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銘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社頭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士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社頭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文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社頭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志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社頭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舜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田尾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順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縣立埤頭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禮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溪陽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家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萬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蕭美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中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慧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中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宜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中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昭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民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穗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民生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小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民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瓊分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民生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蕭惠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平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佳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平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秀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平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謝幸核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平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靜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平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虹慧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南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徐靜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南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江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南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苾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東芳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秀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東芳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徐久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東芳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家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信義國民中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顏婉幸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縣立信義國民中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柯政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泰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薛明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大竹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周珮嫻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大竹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謝淯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忠孝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俊志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忠孝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昆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忠孝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玉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忠孝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晉任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忠孝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穎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彰化巿大成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玟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彰化巿大成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侯錫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芬園鄉富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世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芬園鄉同安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青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芬園鄉茄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振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芬園鄉茄荖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明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芬園鄉茄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明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花壇鄉花壇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志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花壇鄉花壇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玉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花壇鄉花壇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子幼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花壇鄉花壇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鄭尤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花壇鄉花壇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周孟秋</text:p>
            <text:p/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花壇鄉花壇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施金助</text:p>
            <text:p/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花壇鄉華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勝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花壇鄉僑愛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淑靖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花壇鄉三春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筱芸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和美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廖宴雪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美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瑩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和美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芊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美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雅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崇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和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賴鈺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幸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和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蘭馨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白玉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大榮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曾美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大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昌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新庄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琇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新庄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呂宜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新庄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鑒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新庄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惠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培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志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仁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瓊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和美鎮和仁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梁昭元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和美鎮和仁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姚則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線西鄉線西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志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線西鄉線西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鴻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線西鄉線西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廖俊淵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線西鄉線西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柯青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線西鄉線西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絮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伸港鄉新港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雅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伸港鄉新港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司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伸港鄉新港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小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伸港鄉伸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素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伸港鄉伸仁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健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伸港鄉伸仁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鍵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伸港鄉大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曾明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鹿港鎮鹿港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慧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鹿港鎮文開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嘉隆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鹿港鎮頂番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貴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鹿港鎮頂番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王舜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鹿港鎮東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蘇榮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鹿港鎮東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慧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鹿港鎮鹿東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謝秀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鹿港鎮鹿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施杏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鹿港鎮鹿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薛梨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鹿港鎮鹿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呂瓊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鹿港鎮鹿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美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福興鄉管嶼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垂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福興鄉文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識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福興鄉西勢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盈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福興鄉日新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玉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福興鄉育新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林媛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秀水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蘇秋燕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馬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義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馬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鄭維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馬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庭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華龍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孟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華龍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文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明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洸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明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于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明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花英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明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蔡忠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明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文淵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明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士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陜西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碧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秀水鄉育民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景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秀水鄉育民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介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湖鎮溪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錦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溪湖鎮湖西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趙月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湖鎮湖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見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湖鎮湖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如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溪湖鎮湖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曾玉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溪湖鎮湖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淑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湖鎮湖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瑞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溪湖鎮湖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曾偉銘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埔鹽鄉埔鹽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介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鹽鄉埔鹽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施淑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鹽鄉埔鹽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胡啟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鹽鄉大園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施叔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鹽鄉南港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靜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埔鹽鄉好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童雅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鹽鄉好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呂文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埔鹽鄉好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孟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鹽鄉好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施惠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埔心鄉埔心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淑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心鄉埔心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敏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埔心鄉太平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弘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心鄉太平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徐壬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心鄉舊館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邵麗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心鄉梧鳳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李世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埔心鄉梧鳳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昇雄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員林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蕭勝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員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廖芊茵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員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谷風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育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秋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育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嘉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育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葉明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靜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游明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靜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雪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靜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健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靜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敬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靜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志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靜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余旭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僑信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惠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僑信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賴怡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僑信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家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僑信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宗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員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順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員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國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員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長展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東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玉玫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東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逸夫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員林巿明湖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銘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員林巿明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賢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大村鄉大西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陳世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大村鄉村上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鍾麗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大村鄉村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介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永靖鄉永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謝淑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永靖鄉永靖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美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永靖鄉福德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永靖鄉永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仰谷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【30年】資深優良教師</text:p>
          </table:table-cell>
          <table:table-cell office:value-type="string" table:style-name="ce16">
            <text:p>永靖鄉永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青蕙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永靖鄉福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怡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田中鎮田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邱瑞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田中鎮田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蘇孟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田中鎮大安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志青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田中鎮內安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森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田中鎮新民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朱麗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社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淑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橋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月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橋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秋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清水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盧麗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清水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秋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社頭鄉湳雅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興武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湳雅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惠琪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社頭鄉湳雅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蕭惠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湳雅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蘇依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社頭鄉舊社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正雄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社頭鄉舊社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蕭志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舊社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詹慧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社頭鄉舊社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周鑫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水鄉二水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靜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北斗鎮北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曉甄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北斗鎮北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雅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北斗鎮螺青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嘉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北斗鎮螺陽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家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北斗鎮螺陽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宥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北斗鎮螺陽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聖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田尾鄉田尾國民小學</text:p>
          </table:table-cell>
          <table:table-cell office:value-type="string" table:style-name="ce16">
            <text:p>校長</text:p>
          </table:table-cell>
          <table:table-cell office:value-type="string" table:style-name="ce16">
            <text:p>陳永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田尾鄉南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順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田尾鄉南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余雅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田尾鄉陸豐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浚富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埤頭鄉合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怡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埤頭鄉豐崙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蘇文松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埤頭鄉芙朝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淑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埤頭鄉中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鐘萬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埤頭鄉大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玉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州鄉溪州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鄭詠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溪州鄉僑義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廖瑞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州鄉水尾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正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溪州鄉圳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素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溪州鄉圳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尤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二林鎮中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麗雪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中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淑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二林鎮中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泳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中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蔡坤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二林鎮中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宛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中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顏麗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中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嘉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育德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徐麗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香田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鄭培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新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蔣淑妃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二林鎮新生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鈺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二林鎮中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羿庭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二林鎮萬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青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大城鄉美豐國民小學</text:p>
          </table:table-cell>
          <table:table-cell office:value-type="string" table:style-name="ce16">
            <text:p>校長</text:p>
          </table:table-cell>
          <table:table-cell office:value-type="string" table:style-name="ce16">
            <text:p>范世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竹塘鄉竹塘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謝惠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芳苑鄉後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育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6">
            <text:p>芳苑鄉漢寶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尤家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30年】資深優良教師</text:p>
          </table:table-cell>
          <table:table-cell office:value-type="string" table:style-name="ce15">
            <text:p>芳苑鄉王功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洪文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史美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江雅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巫禮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李思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周婉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林巧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二林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許藍尹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彰化藝術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徐上航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彰化藝術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張少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彰化藝術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吳奕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彰化藝術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劉雅倫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李明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林瑛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施志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洪憶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蔡淑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成功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王煥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田中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陳佳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田中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邱哲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田中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楊慈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田中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劉秀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田中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黃漢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王朝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洪鈺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4">
            <text:p>彰化縣立和美高級中學</text:p>
          </table:table-cell>
          <table:table-cell office:value-type="string" table:style-name="ce14">
            <text:p>教師</text:p>
          </table:table-cell>
          <table:table-cell office:value-type="string" table:style-name="ce14">
            <text:p>黃雅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陽明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存慧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陽明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彥淵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陽明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廖祐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陽明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柏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安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秀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安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何姿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德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裕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朱怡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興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信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施伯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正誼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興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佳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賴嬿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靜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勇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沈紀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泰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連志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泰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蔣瓊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泰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蕭家全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泰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鄧冠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彰泰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姚沛涵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彰泰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游千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信義國民中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鄭智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信義國民中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羅曼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信義國民中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偉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信義國民中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啟志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花壇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軍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花壇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辜如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秀水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曹博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秀水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博昆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鹿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月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鹿港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昱霖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鹿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龔怡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鹿港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祥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鹿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心維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鹿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鄧德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鹿鳴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鶴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鹿鳴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佑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鹿鳴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謝育書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福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婉容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福興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梁曉玲</text:p>
            <text:p/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福興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燕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和群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郁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和群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佳慧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和群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采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和群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雅苓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線西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仕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線西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月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線西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秋榕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伸港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雅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伸港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孟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員林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虹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員林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紀滋兒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員林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蕙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明倫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獻志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明倫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孟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江佩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方瀅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文豪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廖宏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嘉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育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周宜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鄭昭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大同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若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同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淑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村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瓈文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大村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郭雅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村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游俊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永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晏維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永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銀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永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雅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埔心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鄭宏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溪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余岱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溪湖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淑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溪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惠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社頭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汪育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社頭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孟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社頭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亭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二水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銘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北斗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沈信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北斗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美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北斗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慧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田尾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璟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埤頭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翁靜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埤頭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曾憲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溪州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仲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溪州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幸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溪陽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廖甫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溪陽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鈺儒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溪陽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詩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溪陽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郭秀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竹塘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蔡瓊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竹塘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佳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竹塘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周昉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竹塘國民中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鄭宥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竹塘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雅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芳苑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昆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草湖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韋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大城國民中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何芸錚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中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羅容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中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施敏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民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蘇育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民生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姿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民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惟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平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施珊綿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南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謝佳珍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南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青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南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千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南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貞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南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奕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南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楊雅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南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虹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縣立信義國民中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鈺馨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泰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鄧時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泰和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玥君<text:s/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泰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胡郁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聯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坤賢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聯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詩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忠孝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洪婉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大成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曾碧紅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大成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周玉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大成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蔡珮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巿大成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冠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彰化巿大成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珮綺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芬園鄉文德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馬士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花壇鄉花壇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怡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花壇鄉花壇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宇楨</text:p>
            <text:p/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花壇鄉三春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雅齡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花壇鄉白沙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蘇靖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花壇鄉白沙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唐毓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和美鎮和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劉曉霞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和美鎮培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左紹白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和美鎮和仁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儲孟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和美鎮和仁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鄭錫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線西鄉線西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信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伸港鄉伸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麗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伸港鄉大同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怡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鹿港鎮鹿港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王郡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鹿港鎮洛津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葉芳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7">
            <text:p>鹿港鎮頂番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謝欣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鹿港鎮頂番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佳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鹿港鎮鹿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周雅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鹿港鎮鹿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許哲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鹿港鎮海埔國民小學</text:p>
            <draw:custom-shape svg:x="0in" svg:y="0in" svg:width="0.55833in" svg:height="1.32825in" draw:z-index="1" draw:id="id0" draw:style-name="a0" draw:name="AutoShape 2">
              <svg:title/>
              <svg:desc>fd526.png</svg:desc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.325in" svg:height="1.09492in" draw:z-index="2" draw:id="id1" draw:style-name="a1" draw:name="AutoShape 75">
              <svg:title/>
              <svg:desc>fd526 (1).png</svg:desc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郁鑫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彰化縣立鹿江國際中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唐進豐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福興鄉管嶼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晉瑋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福興鄉西勢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王詩妮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福興鄉永豐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蔡佳曄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秀水鄉秀水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盈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秀水鄉秀水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宣萱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秀水鄉秀水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正杰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秀水鄉馬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麗雀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秀水鄉明正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李怡玲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秀水鄉明正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羅楷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溪湖鎮湖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劉千慧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溪湖鎮湖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鄭敬達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溪湖鎮湖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冠吟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溪湖鎮湖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江欣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埔心鄉羅厝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芳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埔心鄉鳳霞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黃瓊瑤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埔心鄉明聖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賴慧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員林巿員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修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員林巿員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映伶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員林巿員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譚艾倫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員林巿員林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吳昇鴻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員林巿育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惠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員林巿育英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詹家閎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員林巿靜修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湘茹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員林巿靜修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榮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員林巿僑信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賴仲彥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員林巿僑信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郭珍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員林巿員東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李俐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員林巿饒明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美鳳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大村鄉大西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洪郁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永靖鄉永靖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明全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永靖鄉永靖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辛盈儒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田中鎮三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珮嫻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田中鎮新民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詹益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田中鎮新民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閔祺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【20年】資深優良教師</text:p>
          </table:table-cell>
          <table:table-cell office:value-type="string" table:style-name="ce15">
            <text:p>田中鎮新民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楊孟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社頭鄉社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石有男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社頭鄉社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吳麗芬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社頭鄉社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鈺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社頭鄉社頭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莊舜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社頭鄉朝興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蕭佳宜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北斗鎮北斗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淑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北斗鎮螺青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張育蓁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北斗鎮螺青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瑩娣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北斗鎮大新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民中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北斗鎮大新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淑慈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田尾鄉陸豐國民小學</text:p>
          </table:table-cell>
          <table:table-cell office:value-type="string" table:style-name="ce15">
            <text:p>校長</text:p>
          </table:table-cell>
          <table:table-cell office:value-type="string" table:style-name="ce15">
            <text:p>陳柏華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埤頭鄉埤頭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陳怡安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埤頭鄉合興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信惠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溪州鄉溪州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蕭麗君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溪州鄉溪州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勇助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溪州鄉成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林惠敏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二林鎮興華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林錦鈴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大城鄉大城國民小學</text:p>
          </table:table-cell>
          <table:table-cell office:value-type="string" table:style-name="ce16">
            <text:p>校長</text:p>
          </table:table-cell>
          <table:table-cell office:value-type="string" table:style-name="ce16">
            <text:p>陳啓川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竹塘鄉竹塘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陳彥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竹塘鄉竹塘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張淑慧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竹塘鄉竹塘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黃惠如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6">
            <text:p>竹塘鄉長安國民小學</text:p>
          </table:table-cell>
          <table:table-cell office:value-type="string" table:style-name="ce16">
            <text:p>教師</text:p>
          </table:table-cell>
          <table:table-cell office:value-type="string" table:style-name="ce16">
            <text:p>何孟珊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芳苑鄉草湖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葉品岑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【20年】資深優良教師</text:p>
          </table:table-cell>
          <table:table-cell office:value-type="string" table:style-name="ce15">
            <text:p>芳苑鄉王功國民小學</text:p>
          </table:table-cell>
          <table:table-cell office:value-type="string" table:style-name="ce15">
            <text:p>教師</text:p>
          </table:table-cell>
          <table:table-cell office:value-type="string" table:style-name="ce15">
            <text:p>許家福</text:p>
          </table:table-cell>
          <table:table-cell table:number-columns-repeated="16380"/>
        </table:table-row>
        <table:table-row table:number-rows-repeated="1047969" table:style-name="ro1">
          <table:table-cell table:number-columns-repeated="16384"/>
        </table:table-row>
      </table:table>
      <table:table table:name="工作表1" table:style-name="ta2">
        <table:table-column table:style-name="co6" table:default-cell-style-name="ce1"/>
        <table:table-column table:style-name="co7" table:default-cell-style-name="ce1"/>
        <table:table-column table:style-name="co8" table:number-columns-repeated="16382" table:default-cell-style-name="ce1"/>
        <table:table-row table:style-name="ro4">
          <table:table-cell office:value-type="string" table:style-name="ce3">
            <text:p>國立員林崇實高級工業職業</text:p>
            <text:p>學校</text:p>
          </table:table-cell>
          <table:table-cell office:value-type="string" table:style-name="ce3">
            <text:p>校長</text:p>
          </table:table-cell>
          <table:table-cell office:value-type="string" table:style-name="ce3">
            <text:p>吳貽誠</text:p>
          </table:table-cell>
          <table:table-cell table:number-columns-repeated="16381"/>
        </table:table-row>
        <table:table-row table:style-name="ro4">
          <table:table-cell office:value-type="string" table:style-name="ce3">
            <text:p>國立員林崇實高級工業職業</text:p>
            <text:p>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杜博生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秀水高級工業職業學校</text:p>
          </table:table-cell>
          <table:table-cell office:value-type="string" table:style-name="ce3">
            <text:p>校長</text:p>
          </table:table-cell>
          <table:table-cell office:value-type="string" table:style-name="ce3">
            <text:p>劉丙燈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彰化高級商業職業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王孝溱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彰化高級商業職業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王秋雲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彰化高級商業職業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丘麗珍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彰化特殊教育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許永明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彰化特殊教育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劉愛珍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國立彰化特殊教育學校</text:p>
          </table:table-cell>
          <table:table-cell office:value-type="string" table:style-name="ce3">
            <text:p>教師</text:p>
          </table:table-cell>
          <table:table-cell office:value-type="string" table:style-name="ce3">
            <text:p>洪朝樑</text:p>
          </table:table-cell>
          <table:table-cell table:number-columns-repeated="16381"/>
        </table:table-row>
        <table:table-row table:number-rows-repeated="104856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228</meta:generator>
    <meta:initial-creator>彰化縣政府</meta:initial-creator>
    <dc:creator>明璇 林</dc:creator>
    <meta:creation-date>2007-03-16T08:14:06Z</meta:creation-date>
    <dc:date>2026-08-03T05:21:32Z</dc:date>
    <meta:print-date>2023-08-22T08:59:29Z</meta:print-date>
  </office:meta>
</office:document-meta>
</file>